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strataggem_products_wiki_1"/><text:bookmark-start text:name="strataggem_products_wiki"/>Strataggem Products Wiki<text:bookmark-end text:name="__RefHeading___strataggem_products_wiki_1"/><text:bookmark-end text:name="strataggem_products_wiki"/></text:h>
      <text:p text:style-name="Horizontal_20_Line"/>
      <text:h text:style-name="Heading_20_2" text:outline-level="2"><text:bookmark-start text:name="__RefHeading___kronos_2"/><text:bookmark-start text:name="kronos"/>1. Kronos<text:bookmark-end text:name="__RefHeading___kronos_2"/><text:bookmark-end text:name="kronos"/></text:h>
      <text:p text:style-name="Text_20_body"><text:a xlink:type="simple" xlink:href="https://wiki.strataggem.com/doku.php?id=products:kronos" text:style-name="Internet_20_link" text:visited-style-name="Visited_20_Internet_20_Link">General data about the Kronos board.</text:a></text:p>
      <text:h text:style-name="Heading_20_3" text:outline-level="3"><text:bookmark-start text:name="__RefHeading___rtkronos_3"/><text:bookmark-start text:name="rtkronos"/>1.1 RTKronos<text:bookmark-end text:name="__RefHeading___rtkronos_3"/><text:bookmark-end text:name="rtkronos"/></text:h>
      <text:list text:style-name="List_20_1" text:continue-numbering="false">
        <text:list-item>
          <text:p text:style-name="List_20_1_Content_First"> <text:a xlink:type="simple" xlink:href="https://wiki.strataggem.com/doku.php?id=products:kronos:rtkronos:rtkronos_configuration" text:style-name="Internet_20_link" text:visited-style-name="Visited_20_Internet_20_Link">Configuration of RTKronos</text:a></text:p>
        </text:list-item>
        <text:list-item>
          <text:p text:style-name="List_20_1_Content"> <text:a xlink:type="simple" xlink:href="https://wiki.strataggem.com/doku.php?id=products:kronos:rtkronos:unicorecomm_gps_rtk_devboard" text:style-name="Internet_20_link" text:visited-style-name="Visited_20_Internet_20_Link">Unicorecomm GPS RTK devboard</text:a></text:p>
        </text:list-item>
        <text:list-item>
          <text:p text:style-name="List_20_1_Content_Last"> <text:a xlink:type="simple" xlink:href="https://wiki.strataggem.com/doku.php?id=products:kronos:rtkronos:rtkronos_communication_protocol" text:style-name="Internet_20_link" text:visited-style-name="Visited_20_Internet_20_Link">RTKronos Communication protocol</text:a></text:p>
        </text:list-item>
      </text:list>
      <text:p text:style-name="Horizontal_20_Line"/>
      <text:p text:style-name="Horizontal_20_Line"/>
      <text:h text:style-name="Heading_20_2" text:outline-level="2"><text:bookmark-start text:name="__RefHeading___flipper_4"/><text:bookmark-start text:name="flipper"/>2. Flipper<text:bookmark-end text:name="__RefHeading___flipper_4"/><text:bookmark-end text:name="flipper"/></text:h>
      <text:h text:style-name="Heading_20_3" text:outline-level="3"><text:bookmark-start text:name="__RefHeading___common_to_bare-metal_and_arduino_5"/><text:bookmark-start text:name="common_to_bare-metal_and_arduino"/>2.1 Common to Bare-Metal and Arduino<text:bookmark-end text:name="__RefHeading___common_to_bare-metal_and_arduino_5"/><text:bookmark-end text:name="common_to_bare-metal_and_arduino"/></text:h>
      <text:list text:style-name="List_20_1" text:continue-numbering="false">
        <text:list-item>
          <text:p text:style-name="List_20_1_Content_First"> <text:a xlink:type="simple" xlink:href="https://wiki.strataggem.com/doku.php?id=products:flipper:flash_stk" text:style-name="Internet_20_link" text:visited-style-name="Visited_20_Internet_20_Link">Flashing NRF52 with slstk2010a</text:a></text:p>
        </text:list-item>
        <text:list-item>
          <text:p text:style-name="List_20_1_Content_Last"> <text:a xlink:type="simple" xlink:href="https://wiki.strataggem.com/doku.php?id=products:flipper:pinout" text:style-name="Internet_20_link" text:visited-style-name="Visited_20_Internet_20_Link">Pinout of the Flipper</text:a></text:p>
        </text:list-item>
      </text:list>
      <text:h text:style-name="Heading_20_3" text:outline-level="3"><text:bookmark-start text:name="__RefHeading___use_with_arduino_sdk_6"/><text:bookmark-start text:name="use_with_arduino_sdk"/>2.2 Use with Arduino SDK<text:bookmark-end text:name="__RefHeading___use_with_arduino_sdk_6"/><text:bookmark-end text:name="use_with_arduino_sdk"/></text:h>
      <text:list text:style-name="List_20_1" text:continue-numbering="false">
        <text:list-item>
          <text:p text:style-name="List_20_1_Content_First"> <text:a xlink:type="simple" xlink:href="https://wiki.strataggem.com/doku.php?id=products:flipper:setup_arduino_development_environment_for_flipper" text:style-name="Internet_20_link" text:visited-style-name="Visited_20_Internet_20_Link">Setup arduino development environment for flipper</text:a></text:p>
        </text:list-item>
        <text:list-item>
          <text:p text:style-name="List_20_1_Content"> <text:a xlink:type="simple" xlink:href="https://wiki.strataggem.com/doku.php?id=products:flipper:update_arduino_bsp" text:style-name="Internet_20_link" text:visited-style-name="Visited_20_Internet_20_Link">Updating Strataggem's Arduino Board Support Package</text:a></text:p>
        </text:list-item>
        <text:list-item>
          <text:p text:style-name="List_20_1_Content_Last"> <text:a xlink:type="simple" xlink:href="https://wiki.strataggem.com/doku.php?id=products:flipper:arduino_bus_references" text:style-name="Internet_20_link" text:visited-style-name="Visited_20_Internet_20_Link">Description of Flipper communication buses and their use in Arduino IDE</text:a></text:p>
        </text:list-item>
      </text:list>
      <text:h text:style-name="Heading_20_3" text:outline-level="3"><text:bookmark-start text:name="__RefHeading___example_of_arduino_code_7"/><text:bookmark-start text:name="example_of_arduino_code"/>2.3 Example of Arduino code<text:bookmark-end text:name="__RefHeading___example_of_arduino_code_7"/><text:bookmark-end text:name="example_of_arduino_code"/></text:h>
      <text:h text:style-name="Heading_20_4" text:outline-level="4"><text:bookmark-start text:name="__RefHeading___gpio_8"/><text:bookmark-start text:name="gpio"/>2.3.1 GPIO<text:bookmark-end text:name="__RefHeading___gpio_8"/><text:bookmark-end text:name="gpio"/></text:h>
      <text:list text:style-name="List_20_1" text:continue-numbering="false">
        <text:list-item>
          <text:p text:style-name="LastListParagraph_List_20_1_Content_First"> <text:a xlink:type="simple" xlink:href="https://wiki.strataggem.com/doku.php?id=products:flipper:arduino_use_gpio" text:style-name="Internet_20_link" text:visited-style-name="Visited_20_Internet_20_Link">Use Flipper GPIO with arduino</text:a></text:p>
        </text:list-item>
      </text:list>
      <text:h text:style-name="Heading_20_4" text:outline-level="4"><text:bookmark-start text:name="__RefHeading___spi_9"/><text:bookmark-start text:name="spi"/>2.3.2 SPI<text:bookmark-end text:name="__RefHeading___spi_9"/><text:bookmark-end text:name="spi"/></text:h>
      <text:list text:style-name="List_20_1" text:continue-numbering="false">
        <text:list-item>
          <text:p text:style-name="LastListParagraph_List_20_1_Content_First"> <text:a xlink:type="simple" xlink:href="https://wiki.strataggem.com/doku.php?id=products:flipper:using_sd_card_arduino" text:style-name="Internet_20_link" text:visited-style-name="Visited_20_Internet_20_Link">Using Flipper SD card with arduino</text:a></text:p>
        </text:list-item>
      </text:list>
      <text:h text:style-name="Heading_20_4" text:outline-level="4"><text:bookmark-start text:name="__RefHeading___i2c_10"/><text:bookmark-start text:name="i2c"/>2.3.3 I2C<text:bookmark-end text:name="__RefHeading___i2c_10"/><text:bookmark-end text:name="i2c"/></text:h>
      <text:list text:style-name="List_20_1" text:continue-numbering="false">
        <text:list-item>
          <text:p text:style-name="List_20_1_Content_First"> <text:a xlink:type="simple" xlink:href="https://wiki.strataggem.com/doku.php?id=products:flipper:adc_i2c_arduino" text:style-name="Internet_20_link" text:visited-style-name="Visited_20_Internet_20_Link">I2C communication with an ADC : ADS1015</text:a></text:p>
        </text:list-item>
        <text:list-item>
          <text:p text:style-name="List_20_1_Content"> <text:a xlink:type="simple" xlink:href="https://wiki.strataggem.com/doku.php?id=products:flipper:sps30_i2c_arduino" text:style-name="Internet_20_link" text:visited-style-name="Visited_20_Internet_20_Link">I2C Communication with a particulate matter sensor : SPS30</text:a></text:p>
        </text:list-item>
        <text:list-item>
          <text:p text:style-name="List_20_1_Content_Last"> <text:a xlink:type="simple" xlink:href="https://wiki.strataggem.com/doku.php?id=products:flipper:si70_i2c_arduino" text:style-name="Internet_20_link" text:visited-style-name="Visited_20_Internet_20_Link">I2C Communication with a temperature/humidity sensor : SI7021</text:a></text:p>
        </text:list-item>
      </text:list>
      <text:h text:style-name="Heading_20_4" text:outline-level="4"><text:bookmark-start text:name="__RefHeading___uart_11"/><text:bookmark-start text:name="uart"/>2.3.4 UART<text:bookmark-end text:name="__RefHeading___uart_11"/><text:bookmark-end text:name="uart"/></text:h>
      <text:list text:style-name="List_20_1" text:continue-numbering="false">
        <text:list-item>
          <text:p text:style-name="LastListParagraph_List_20_1_Content_First"> <text:a xlink:type="simple" xlink:href="https://wiki.strataggem.com/doku.php?id=products:flipper:gps_uart_arduino" text:style-name="Internet_20_link" text:visited-style-name="Visited_20_Internet_20_Link">UART Communication between the flipper and a GPS Module : Ublox SAM-M8Q</text:a></text:p>
        </text:list-item>
      </text:list>
      <text:p text:style-name="Horizontal_20_Line"/>
      <text:p text:style-name="Horizontal_20_Line"/>
      <text:h text:style-name="Heading_20_3" text:outline-level="3"><text:bookmark-start text:name="__RefHeading___xlbee_nrf9160_12"/><text:bookmark-start text:name="xlbee_nrf9160"/>2.4 XLBEE NRF9160<text:bookmark-end text:name="__RefHeading___xlbee_nrf9160_12"/><text:bookmark-end text:name="xlbee_nrf9160"/></text:h>
      <text:list text:style-name="List_20_1" text:continue-numbering="false">
        <text:list-item>
          <text:p text:style-name="List_20_1_Content_First"> Use the AT project: custom_serial_lte_modem</text:p>
          <text:list text:style-name="List_20_1">
            <text:list-item>
              <text:p text:style-name="List_20_1_Content_Last"> <text:a xlink:type="simple" xlink:href="https://wiki.strataggem.com/doku.php?id=products:xlbee_nrf9160:custom_serial_lte_modem_zephyr_project_on_windows" text:style-name="Internet_20_link" text:visited-style-name="Visited_20_Internet_20_Link">Compile custom_serial_lte_modem project on windows</text:a></text:p>
            </text:list-item>
          </text:list>
        </text:list-item>
      </text:list>
      <text:p text:style-name="Horizontal_20_Line"/>
      <text:p text:style-name="Horizontal_20_Line"/>
      <text:h text:style-name="Heading_20_2" text:outline-level="2"><text:bookmark-start text:name="__RefHeading___postman_v1_13"/><text:bookmark-start text:name="postman_v1"/>3. Postman v1<text:bookmark-end text:name="__RefHeading___postman_v1_13"/><text:bookmark-end text:name="postman_v1"/></text:h>
      <text:list text:style-name="List_20_1" text:continue-numbering="false">
        <text:list-item>
          <text:p text:style-name="LastListParagraph_List_20_1_Content_First"> <text:a xlink:type="simple" xlink:href="https://wiki.strataggem.com/doku.php?id=products:postman:general_postman_doc" text:style-name="Internet_20_link" text:visited-style-name="Visited_20_Internet_20_Link">General documentation for the Postman v1 product</text:a></text:p>
        </text:list-item>
      </text:list>
      <text:p text:style-name="Horizontal_20_Line"/>
      <text:p text:style-name="Horizontal_20_Line"/>
      <text:h text:style-name="Heading_20_2" text:outline-level="2"><text:bookmark-start text:name="__RefHeading___multi_network_14"/><text:bookmark-start text:name="multi_network"/>4. Multi Network<text:bookmark-end text:name="__RefHeading___multi_network_14"/><text:bookmark-end text:name="multi_network"/></text:h>
      <text:h text:style-name="Heading_20_3" text:outline-level="3"><text:bookmark-start text:name="__RefHeading___multi_network_node_15"/><text:bookmark-start text:name="multi_network_node"/>4.1 Multi Network Node<text:bookmark-end text:name="__RefHeading___multi_network_node_15"/><text:bookmark-end text:name="multi_network_node"/></text:h>
      <text:h text:style-name="Heading_20_3" text:outline-level="3"><text:bookmark-start text:name="__RefHeading___multi_network_gateway_16"/><text:bookmark-start text:name="multi_network_gateway"/>4.2 Multi Network Gateway<text:bookmark-end text:name="__RefHeading___multi_network_gateway_16"/><text:bookmark-end text:name="multi_network_gateway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tart</dc:title>
  </office:meta>
</office:document-meta>
</file>