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08810740e9907ef496e54cbb632ba3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ducts:kronos"/><text:bookmark-start text:name="__RefHeading___kronos_1"/><text:bookmark-start text:name="kronos"/>Kronos<text:bookmark-end text:name="__RefHeading___kronos_1"/><text:bookmark-end text:name="kronos"/></text:h>
      <text:h text:style-name="Heading_20_2" text:outline-level="2"><text:bookmark-start text:name="__RefHeading___presentation_2"/><text:bookmark-start text:name="presentation"/>1. Présentation<text:bookmark-end text:name="__RefHeading___presentation_2"/><text:bookmark-end text:name="presentation"/></text:h>
      <text:p text:style-name="Text_20_body"><draw:frame draw:style-name="media" draw:name="0" text:anchor-type="as-char" draw:z-index="0" svg:width="23.547916666667cm" style:rel-width="100%" svg:height="17.6609375cm" style:rel-height="scale"><draw:image xlink:href="Pictures/008810740e9907ef496e54cbb632ba31.jpg" xlink:type="simple" xlink:show="embed" xlink:actuate="onLoad"/></draw:frame></text:p>
      <text:p text:style-name="Text_20_body">Kronos est une carte électronique modulaire aux multiples options de communication (GSM,Wifi,Ethernet,LoRa) permettant de fabriquer des systèmes divers à partir d'une base linux:</text:p>
      <text:list text:style-name="Numbering_20_1" text:continue-numbering="false">
        <text:list-item>
          <text:p text:style-name="Numbering_20_1_Content_First"> système de géolocalisation centimétrique RTK: base-rover</text:p>
        </text:list-item>
        <text:list-item>
          <text:p text:style-name="Numbering_20_1_Content"> station de captation de données:</text:p>
          <text:list text:style-name="List_20_1">
            <text:list-item>
              <text:p text:style-name="List_20_1_Content"> station météo</text:p>
            </text:list-item>
            <text:list-item>
              <text:p text:style-name="List_20_1_Content"> station de mesure de la qualité de l'air</text:p>
            </text:list-item>
            <text:list-item>
              <text:p text:style-name="List_20_1_Content"> station de mesure de la qualité de l'eau</text:p>
            </text:list-item>
          </text:list>
        </text:list-item>
        <text:list-item>
          <text:p text:style-name="Numbering_20_1_Content"> système de edge-computing:</text:p>
          <text:list text:style-name="List_20_1">
            <text:list-item>
              <text:p text:style-name="List_20_1_Content_Last"> analyse et interprétation de flux vidéo pour comptage (vélo, voiture, bétail) </text:p>
            </text:list-item>
          </text:list>
        </text:list-item>
      </text:list>
      <text:h text:style-name="Heading_20_3" text:outline-level="3"><text:bookmark-start text:name="__RefHeading___systeme_de_geolocalisation_centimetrique_rtk_3"/><text:bookmark-start text:name="systeme_de_geolocalisation_centimetrique_rtk"/>1.1 Système de géolocalisation centimétrique RTK<text:bookmark-end text:name="__RefHeading___systeme_de_geolocalisation_centimetrique_rtk_3"/><text:bookmark-end text:name="systeme_de_geolocalisation_centimetrique_rtk"/></text:h>
      <text:p text:style-name="Text_20_body"> Kronos permet de mettre en place un système de géolocalisation RTK. Un système RTK fonctionne avec un système BASE-ROVER(s). Une BASE est une installation fixe qui envoit des corrections aux ROVERs qui peuvent ainsi se localiser avec une précision au centimètre. 
Comme la BASE est fixe, tous les changements qu'elle perçoit dans les données GPS reçues proviennent de changements dans le milieu de propagation des ondes radios entre les satellites et la base. La BASE calcule ces différences et les transmets aux ROVERs qui peuvent ainsi prendre en compte ces différences pour améliorer leur position.</text:p>
      <text:p text:style-name="Text_20_body">Kronos peut servir de BASE ou de ROVER. Pour choisir le mode de la carte il suffit de la configurer.</text:p>
      <text:h text:style-name="Heading_20_2" text:outline-level="2"><text:bookmark-start text:name="__RefHeading___errata_4"/><text:bookmark-start text:name="errata"/>2. Errata<text:bookmark-end text:name="__RefHeading___errata_4"/><text:bookmark-end text:name="errata"/></text:h>
      <text:h text:style-name="Heading_20_3" text:outline-level="3"><text:bookmark-start text:name="__RefHeading___serigraphie_5"/><text:bookmark-start text:name="serigraphie"/>2.1 Sérigraphie<text:bookmark-end text:name="__RefHeading___serigraphie_5"/><text:bookmark-end text:name="serigraphie"/></text:h>
      <text:p text:style-name="Text_20_body">La sérigraphie du Socket 1 pour l'UART est erronée: ce n'est pas l'UART_3 mais l'UART_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roducts:kronos</dc:title>
  </office:meta>
</office:document-meta>
</file>