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bc71c3cefd61d29e6987c6627876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s:kronos:rtkronos:rtkronos_configuration"/><text:bookmark-start text:name="__RefHeading___configuration_de_rtkronos_1"/><text:bookmark-start text:name="configuration_de_rtkronos"/>Configuration de RTKronos<text:bookmark-end text:name="__RefHeading___configuration_de_rtkronos_1"/><text:bookmark-end text:name="configuration_de_rtkronos"/></text:h>
      <text:p text:style-name="Horizontal_20_Line"/>
      <text:p text:style-name="Text_20_body">Pour configurer un Kronos il suffit de le brancher en ethernet, et de se connecter sur le serveur web fournit par la carte sur le port <text:span text:style-name="Source_20_Text">8080</text:span>.</text:p>
      <text:p text:style-name="Text_20_body">Par exemple si l'adresse IP du Kronos est <text:span text:style-name="Source_20_Text">192.168.1.42</text:span>, il suffit de rentrer dans la barre d'adresse d'un navigateur web l'adresse: <text:span text:style-name="Source_20_Text"><text:a xlink:type="simple" xlink:href="http://192.168.1.42:8080/" text:style-name="Internet_20_link" text:visited-style-name="Visited_20_Internet_20_Link">http://192.168.1.42:8080/</text:a></text:span></text:p>
      <text:p text:style-name="Text_20_body">Deux pages sont disponibles:</text:p>
      <text:list text:style-name="Numbering_20_1" text:continue-numbering="false">
        <text:list-item>
          <text:p text:style-name="Numbering_20_1_Content_First"> main</text:p>
        </text:list-item>
        <text:list-item>
          <text:p text:style-name="Numbering_20_1_Content_Last"> gps </text:p>
        </text:list-item>
      </text:list>
      <text:p text:style-name="Text_20_body">La première page sur laquelle on arrive est <text:span text:style-name="Source_20_Text">main</text:span>, voici un exemple ci-dessous:
<draw:frame draw:style-name="media" draw:name="0" text:anchor-type="as-char" draw:z-index="0" svg:width="15.875cm" svg:height="17.122816593886cm"><draw:image xlink:href="Pictures/56bc71c3cefd61d29e6987c6627876a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ducts:kronos:rtkronos:rtkronos_configuration</dc:title>
  </office:meta>
</office:document-meta>
</file>