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891f48d38a65715b6321d4eac9f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s:flipper:update_arduino_bsp"/><text:bookmark-start text:name="__RefHeading___update_arduino_board_support_package_bsp_1"/><text:bookmark-start text:name="update_arduino_board_support_package_bsp"/>Update arduino Board Support Package (BSP)<text:bookmark-end text:name="__RefHeading___update_arduino_board_support_package_bsp_1"/><text:bookmark-end text:name="update_arduino_board_support_package_bsp"/></text:h>
      <text:p text:style-name="Horizontal_20_Line"/>
      <text:p text:style-name="Text_20_body">tags: flipper, arduino, update, BSP, board support package</text:p>
      <text:h text:style-name="Heading_20_2" text:outline-level="2"><text:bookmark-start text:name="__RefHeading___updating_strataggem_s_arduino_board_support_package_2"/><text:bookmark-start text:name="updating_strataggem_s_arduino_board_support_package"/>Updating Strataggem's Arduino Board Support Package<text:bookmark-end text:name="__RefHeading___updating_strataggem_s_arduino_board_support_package_2"/><text:bookmark-end text:name="updating_strataggem_s_arduino_board_support_package"/></text:h>
      <text:p text:style-name="Text_20_body">Regularly we will be adding new features to Strataggem's Arduino Board Support package. This features will be included in new versions of the BSP.</text:p>
      <text:p text:style-name="Text_20_body">To get the latest version, with the Arduino IDE, go to <text:span text:style-name="Source_20_Text">Tools&gt;Board:…&gt;Boards Manager</text:span> and search for <text:span text:style-name="Source_20_Text">Strataggem</text:span>.</text:p>
      <text:p text:style-name="Text_20_body">Then if a new version an update button will be present to permit you to install this new version :</text:p>
      <text:p text:style-name="Text_20_body"><draw:frame draw:style-name="media" draw:name="0" text:anchor-type="as-char" draw:z-index="0" svg:width="18.917708333333cm" style:rel-width="100%" svg:height="4.365625cm" style:rel-height="scale"><draw:image xlink:href="Pictures/3fd891f48d38a65715b6321d4eac9fb4.png" xlink:type="simple" xlink:show="embed" xlink:actuate="onLoad"/></draw:frame></text:p>
      <text:p text:style-name="Text_20_body">You can also fall back to a previous version by  clicking on select version, choosing the older version and clicking on instal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ducts:flipper:update_arduino_bsp</dc:title>
  </office:meta>
</office:document-meta>
</file>