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9e9c67f1945575314a2e4c34a3da54.png"/>
  <manifest:file-entry manifest:media-type="image/png" manifest:full-path="Pictures/62f8f749de33f402b3cb713d48bb24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s:flipper:pinout"/><text:bookmark-start text:name="__RefHeading___pinout_of_the_flipper_1"/><text:bookmark-start text:name="pinout_of_the_flipper"/>Pinout of the Flipper<text:bookmark-end text:name="__RefHeading___pinout_of_the_flipper_1"/><text:bookmark-end text:name="pinout_of_the_flipper"/></text:h>
      <text:p text:style-name="Horizontal_20_Line"/>
      <text:p text:style-name="Horizontal_20_Line"/>
      <text:p text:style-name="Text_20_body">tags : flipper, nrf52, pinout, schematic</text:p>
      <text:h text:style-name="Heading_20_2" text:outline-level="2"><text:bookmark-start text:name="__RefHeading___description_2"/><text:bookmark-start text:name="description"/>1. Description<text:bookmark-end text:name="__RefHeading___description_2"/><text:bookmark-end text:name="description"/></text:h>
      <text:p text:style-name="Text_20_body">Pinout Documentation generated with <text:a xlink:type="simple" xlink:href="https://github.com/sparkfun/Graphical_Datasheets" text:style-name="Internet_20_link" text:visited-style-name="Visited_20_Internet_20_Link">Graphical Datasheets</text:a></text:p>
      <text:h text:style-name="Heading_20_2" text:outline-level="2"><text:bookmark-start text:name="__RefHeading___top_side_pinout_3"/><text:bookmark-start text:name="top_side_pinout"/>2. Top Side Pinout<text:bookmark-end text:name="__RefHeading___top_side_pinout_3"/><text:bookmark-end text:name="top_side_pinout"/></text:h>
      <text:p text:style-name="Text_20_body">WARNING !! Ther is a mistake on the pin naming/ XLBEE_10 does not exist on the right side of XLBEE
<draw:frame draw:style-name="media" draw:name="0" text:anchor-type="as-char" draw:z-index="0" svg:width="15.875cm" svg:height="13.036078238001cm"><draw:image xlink:href="Pictures/6a9e9c67f1945575314a2e4c34a3da54.png" xlink:type="simple" xlink:show="embed" xlink:actuate="onLoad"/></draw:frame></text:p>
      <text:h text:style-name="Heading_20_2" text:outline-level="2"><text:bookmark-start text:name="__RefHeading___bottom_side_pinout_4"/><text:bookmark-start text:name="bottom_side_pinout"/>3. Bottom Side Pinout<text:bookmark-end text:name="__RefHeading___bottom_side_pinout_4"/><text:bookmark-end text:name="bottom_side_pinout"/></text:h>
      <text:p text:style-name="Text_20_body">Warning !! this pinout view must be use with care, according to the silkscreen on the PCB, the pin NAME are right but the side is wrong !!
pin 1 of the header is at the bottom right corner (not at left as in the pinout view)</text:p>
      <text:p text:style-name="Text_20_body"><draw:frame draw:style-name="media" draw:name="1" text:anchor-type="as-char" draw:z-index="1" svg:width="15.875cm" svg:height="19.934190683646cm"><draw:image xlink:href="Pictures/62f8f749de33f402b3cb713d48bb24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ducts:flipper:pinout</dc:title>
  </office:meta>
</office:document-meta>
</file>